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055in" fo:text-indent="0.667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line-height="0.3055in"/>
      <style:text-properties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line-height="0.3194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list-style-name="LFO1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fo:line-height="0.3194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list-style-name="LFO1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" style:parent-style-name="內文" style:family="paragraph">
      <style:paragraph-properties fo:line-height="0.3194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fo:line-height="0.3194in" fo:text-inden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" style:parent-style-name="內文" style:family="paragraph">
      <style:paragraph-properties fo:line-height="0.3194in" fo:margin-left="0.375in" fo:text-indent="0.291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6" style:parent-style-name="內文" style:family="paragraph">
      <style:paragraph-properties fo:line-height="0.3194in" fo:margin-left="0.8826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" style:parent-style-name="內文" style:family="paragraph">
      <style:paragraph-properties fo:line-height="0.3194in" fo:margin-left="0.8826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8" style:parent-style-name="內文" style:family="paragraph">
      <style:paragraph-properties fo:line-height="0.3194in" fo:margin-left="0.8826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9" style:parent-style-name="內文" style:family="paragraph">
      <style:paragraph-properties fo:line-height="0.3194in"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fo:line-height="0.3194in" fo:margin-left="0.375in" fo:text-indent="0.291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1" style:parent-style-name="內文" style:family="paragraph">
      <style:paragraph-properties fo:line-height="0.3194in" fo:margin-left="0.375in" fo:text-indent="0.2916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7" style:parent-style-name="內文" style:family="paragraph">
      <style:paragraph-properties fo:line-height="0.3194in" fo:margin-left="0.9243in" fo:text-indent="-0.1944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4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fo:line-height="0.3194in" fo:text-indent="0.2333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" style:parent-style-name="內文" style:family="paragraph">
      <style:paragraph-properties fo:line-height="0.3194in" fo:text-indent="0.2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" style:parent-style-name="內文" style:family="paragraph">
      <style:paragraph-properties fo:line-height="0.3194in" fo:text-indent="0.2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fo:line-height="0.3194in" fo:text-indent="0.2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4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5" style:parent-style-name="內文" style:family="paragraph">
      <style:paragraph-properties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" style:parent-style-name="內文" style:family="paragraph">
      <style:paragraph-properties fo:line-height="0.3194in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公益信託林蘇珊珊照護基金隔代教養清寒</text:span><text:span text:style-name="T3">獎</text:span><text:span text:style-name="T4">助學</text:span><text:span text:style-name="T5">金</text:span></text:p>
      <text:p text:style-name="P6"><text:s text:c="25"/>實施辦法</text:p>
      <text:p text:style-name="P7">一、目的：</text:p>
      <text:p text:style-name="P8">協助隔代教養家庭學生，鼓勵並幫助學生順利完成學業，以避免學生因家中經濟問題而中途輟學，促其得到良好之身心發展。</text:p>
      <text:list text:style-name="LFO1" text:continue-numbering="true">
        <text:list-item>
          <text:p text:style-name="P9">協助對象：</text:p>
        </text:list-item>
      </text:list>
      <text:p text:style-name="P10">具有新北市的學籍包括小學、國中、高中，家境清寒、中低收入戶、低收入戶的隔代教養家庭，努力向學且操行成績及格之學生。</text:p>
      <text:list text:style-name="LFO1" text:continue-numbering="true">
        <text:list-item>
          <text:p text:style-name="P11">協助項目：</text:p>
        </text:list-item>
      </text:list>
      <text:p text:style-name="P12">針對清寒、努力向學之學生，每學期提供每位助學金國小6,000元，國中8,000元，高中10,000元，各校名額限7人。</text:p>
      <text:p text:style-name="P13">四、申請條件與辦法：</text:p>
      <text:p text:style-name="P14">(一)條件：</text:p>
      <text:p text:style-name="P15">1.家境清寒、中低收入戶、低收入戶的隔代教養家庭操行成績及格之學生。<text:s/></text:p>
      <text:p text:style-name="P16">2.檢附低收入戶或清寒證明相關文件。</text:p>
      <text:p text:style-name="P17">3.申請人祖父母之其中一位年齡須滿65歲以上(原住民須滿55歲以上)，但祖父母一方及申請人(學生本人)領有政府殘障手冊或提出證明因病無法工作者則不在此限。</text:p>
      <text:p text:style-name="P18">4.每學期學業成績及操行成績證明。<text:s/></text:p>
      <text:p text:style-name="P19"><text:s/>(二)辦法：</text:p>
      <text:p text:style-name="P20">1.請導師於學期初協助填寫「公益信託林蘇珊珊照護基金隔代教養清寒</text:p>
      <text:p text:style-name="P21"><text:span text:style-name="T22"><text:s text:c="3"/></text:span><text:span text:style-name="T23">獎</text:span><text:span text:style-name="T24">助學</text:span><text:span text:style-name="T25">金」</text:span><text:span text:style-name="T26">申請表並檢附相關證件送至教務處註冊組。</text:span></text:p>
      <text:p text:style-name="P27"><text:span text:style-name="T28">2.</text:span><text:span text:style-name="T29">註冊組接受個案申請表並初審，經「公益信託林蘇珊珊照護基金」委員會複審通過後，撥入</text:span><text:span text:style-name="T30">獎</text:span><text:span text:style-name="T31">助學</text:span><text:span text:style-name="T32">金</text:span><text:span text:style-name="T33">，交由本基金會轉教務處發放獎助學金。</text:span></text:p>
      <text:p text:style-name="P34">五、檢附資料：</text:p>
      <text:p text:style-name="P35"><text:span text:style-name="T36">（一）隔代教養清寒</text:span><text:span text:style-name="T37">獎</text:span><text:span text:style-name="T38">助學</text:span><text:span text:style-name="T39">金</text:span><text:span text:style-name="T40">申請表。</text:span></text:p>
      <text:p text:style-name="P41">（二）在校每學期學業成績(含操行成績)證明（向教務處申請）。</text:p>
      <text:p text:style-name="P42">（三）低收入或清寒證明(請向戶籍事務所、居住地之里長申請)。</text:p>
      <text:p text:style-name="P43"><text:s/>(四)<text:s/>符合資格之祖父母身份證影本(含正、反兩面)。</text:p>
      <text:p text:style-name="P44">六、申請時間：上學期10月15日、下學期3月15日前提出申請，逾期不受理。</text:p>
      <text:p text:style-name="P45">七、主辦單位：公益信託林蘇珊珊照護基金</text:p>
      <text:p text:style-name="P46"><text:span text:style-name="T47">八、協辦單位：新北市立三重高級中學、新北市立三重高中教育發展基金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694in" fo:margin-bottom="0.6298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立三重高中「公益信託林蘇珊珊照護基金隔代教養清寒獎助金」</dc:title>
    <dc:description/>
    <dc:subject/>
    <meta:initial-creator>user</meta:initial-creator>
    <dc:creator>admin</dc:creator>
    <meta:creation-date>2026-08-14T01:50:00Z</meta:creation-date>
    <dc:date>2026-08-21T06:57:00Z</dc:date>
    <meta:print-date>2026-08-21T06:35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12" meta:character-count="756" meta:row-count="5" meta:non-whitespace-character-count="645"/>
  </office:meta>
</office:document-meta>
</file>